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全真隸書" svg:font-family="全真隸書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全真隸書1" svg:font-family="全真隸書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text-align="end" style:justify-single-word="false" fo:orphans="2" fo:widows="2"/>
    </style:style>
    <style:style style:name="P3" style:family="paragraph" style:parent-style-name="Standard">
      <style:paragraph-properties fo:text-align="justify" style:justify-single-word="false"/>
      <style:text-properties fo:font-weight="bold" style:font-name-asian="標楷體1" style:font-weight-asian="bold"/>
    </style:style>
    <style:style style:name="P4" style:family="paragraph" style:parent-style-name="Standard">
      <style:paragraph-properties fo:text-align="justify" style:justify-single-word="false" fo:orphans="2" fo:widows="2"/>
    </style:style>
    <style:style style:name="P5" style:family="paragraph" style:parent-style-name="Standard">
      <style:paragraph-properties fo:text-align="justify" style:justify-single-word="false" fo:orphans="2" fo:widows="2"/>
      <style:text-properties style:letter-kerning="false" style:font-name-asian="標楷體1"/>
    </style:style>
    <style:style style:name="P6" style:family="paragraph" style:parent-style-name="Standard">
      <style:paragraph-properties fo:orphans="2" fo:widows="2"/>
      <style:text-properties fo:font-size="10pt" style:letter-kerning="false" style:font-name-asian="標楷體1" style:font-size-asian="10pt" style:font-size-complex="10pt"/>
    </style:style>
    <style:style style:name="P7" style:family="paragraph" style:parent-style-name="Standard">
      <style:paragraph-properties fo:margin-left="0.977cm" fo:margin-right="0cm" fo:text-align="justify" style:justify-single-word="false" fo:orphans="2" fo:widows="2" fo:text-indent="0.012cm" style:auto-text-indent="false"/>
    </style:style>
    <style:style style:name="P8" style:family="paragraph" style:parent-style-name="Standard">
      <style:paragraph-properties fo:margin-left="0.982cm" fo:margin-right="0cm" fo:text-align="justify" style:justify-single-word="false" fo:orphans="2" fo:widows="2" fo:text-indent="0cm" style:auto-text-indent="false"/>
    </style:style>
    <style:style style:name="P9" style:family="paragraph" style:parent-style-name="Standard">
      <style:paragraph-properties fo:margin-left="0.998cm" fo:margin-right="0cm" fo:text-align="justify" style:justify-single-word="false" fo:orphans="2" fo:widows="2" fo:text-indent="-0.998cm" style:auto-text-indent="false"/>
    </style:style>
    <style:style style:name="P10" style:family="paragraph" style:parent-style-name="Standard">
      <style:paragraph-properties fo:margin-left="0.998cm" fo:margin-right="0cm" fo:text-align="justify" style:justify-single-word="false" fo:orphans="2" fo:widows="2" fo:text-indent="0cm" style:auto-text-indent="false"/>
    </style:style>
    <style:style style:name="P11" style:family="paragraph" style:parent-style-name="Standard" style:master-page-name="First_20_Page">
      <style:paragraph-properties fo:text-align="center" style:justify-single-word="false" style:page-number="auto"/>
    </style:style>
    <style:style style:name="P12" style:family="paragraph" style:parent-style-name="Footer">
      <style:paragraph-properties>
        <style:tab-stops>
          <style:tab-stop style:position="6.495cm"/>
          <style:tab-stop style:position="7.999cm" style:type="center"/>
        </style:tab-stops>
      </style:paragraph-properties>
    </style:style>
    <style:style style:name="P13" style:family="paragraph" style:parent-style-name="Footer">
      <style:paragraph-properties fo:padding="0cm" fo:border="none"/>
    </style:style>
    <style:style style:name="P14" style:family="paragraph" style:parent-style-name="內文_ff11_">
      <style:paragraph-properties fo:margin-left="1.062cm" fo:margin-right="0cm" fo:text-indent="-1.062cm" style:auto-text-indent="false"/>
    </style:style>
    <style:style style:name="P15" style:family="paragraph" style:parent-style-name="內文_ff11_">
      <style:paragraph-properties fo:margin-left="1.055cm" fo:margin-right="0cm" fo:text-indent="-0.353cm" style:auto-text-indent="false"/>
    </style:style>
    <style:style style:name="P16" style:family="paragraph" style:parent-style-name="內文_ff11_">
      <style:paragraph-properties fo:margin-left="1.055cm" fo:margin-right="0cm" fo:text-align="start" style:justify-single-word="false" fo:text-indent="-0.353cm" style:auto-text-indent="false"/>
    </style:style>
    <style:style style:name="P17" style:family="paragraph" style:parent-style-name="內文_ff11_">
      <style:paragraph-properties fo:margin-left="0cm" fo:margin-right="0cm" fo:text-indent="0cm" style:auto-text-indent="false"/>
    </style:style>
    <style:style style:name="P18" style:family="paragraph" style:parent-style-name="內文_ff11_">
      <style:paragraph-properties fo:margin-left="0cm" fo:margin-right="0cm" fo:text-indent="0cm" style:auto-text-indent="false" fo:padding="0cm" fo:border="none"/>
    </style:style>
    <style:style style:name="T1" style:family="text">
      <style:text-properties fo:font-size="16pt" fo:font-weight="bold" style:font-name-asian="標楷體1" style:font-size-asian="16pt" style:font-weight-asian="bold"/>
    </style:style>
    <style:style style:name="T2" style:family="text">
      <style:text-properties fo:color="#333333" fo:font-size="10pt" style:letter-kerning="false" style:font-name-asian="標楷體1" style:font-size-asian="10pt" style:font-size-complex="10pt"/>
    </style:style>
    <style:style style:name="T3" style:family="text">
      <style:text-properties style:letter-kerning="false" style:font-name-asian="標楷體1"/>
    </style:style>
    <style:style style:name="T4" style:family="text">
      <style:text-properties style:font-name-asian="標楷體1"/>
    </style:style>
    <style:style style:name="T5" style:family="text">
      <style:text-properties fo:font-size="13pt" fo:font-weight="bold" style:font-name-asian="標楷體1" style:font-size-asian="13pt" style:font-weight-asian="bold"/>
    </style:style>
    <style:style style:name="T6" style:family="text">
      <style:text-properties style:font-name="Times New Roman"/>
    </style:style>
    <style:style style:name="T7" style:family="text">
      <style:text-properties style:font-name="Times New Roman" style:text-underline-style="solid" style:text-underline-width="auto" style:text-underline-color="font-color"/>
    </style:style>
    <style:style style:name="T8" style:family="text">
      <style:text-properties style:font-name="Times New Roman" fo:font-weight="bold" style:font-weight-asian="bold"/>
    </style:style>
    <style:style style:name="T9" style:family="text">
      <style:text-properties fo:font-weight="bold" style:font-name-asian="標楷體1" style:font-weight-asian="bold"/>
    </style:style>
    <style:style style:name="T10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107年中國工程師學會學生分會工程論文競賽辦法</text:span><text:bookmark text:name="_GoBack"/></text:p>
      <text:p text:style-name="P2"><text:span text:style-name="T2">106.1.20本學會第70屆</text:span></text:p>
      <text:p text:style-name="P1"><text:span text:style-name="T2"><text:s/>第3次理監事聯席會議修正通過</text:span></text:p>
      <text:p text:style-name="P3"/>
      <text:p text:style-name="P4"><text:span text:style-name="T3">一、 本辦法根據中國工程師學會（本學會）學生分會輔導綱要第七條規定設立之。</text:span></text:p>
      <text:p text:style-name="P4"><text:span text:style-name="T3">二、 競賽目的</text:span></text:p>
      <text:p text:style-name="P7"><text:span text:style-name="T3">    本學會教育委員會，為激勵大專學生積極參與工程專題研究，以培養其獨立思考、解決問題的方法，並提升論文寫作、口頭報告的能力，特分成土木、機械、電機、電子、資訊、化工、材料及工業工程等八組，舉辦此項競賽。</text:span></text:p>
      <text:p text:style-name="P4"><text:span text:style-name="T3">三、 參賽資格</text:span></text:p>
      <text:p text:style-name="P8"><text:span text:style-name="T3">    凡本學會學生分會之大專學生（不限定為會員，但不含研究生），積極從事工程專題研究者，由所屬學生分會輔導老師推薦，均得參與本項競賽。若所屬大學無中工會學生分會，得由論文指導老師或系院主管代為推薦。</text:span></text:p>
      <text:p text:style-name="P4"><text:span text:style-name="T3">四、 提審文件</text:span></text:p>
      <text:p text:style-name="P4"><text:span text:style-name="T3">(一) 論文全文或實務專題報告一份。</text:span><text:span text:style-name="T4">（應符合一般工程論文格式）</text:span></text:p>
      <text:p text:style-name="P4"><text:span text:style-name="T3">(二) 四頁精簡報告一式四份。</text:span><text:span text:style-name="T4">（請參見附件一）</text:span></text:p>
      <text:p text:style-name="P9"><text:span text:style-name="T3">(三) 學生分會輔導老師推薦表一式四份</text:span><text:span text:style-name="T4">。</text:span><text:span text:style-name="T3">若所屬大學無中工會學生分會，得由論文指導老師或系院主管代為推薦。</text:span><text:span text:style-name="T4">（請參見附件二）</text:span></text:p>
      <text:p text:style-name="P4"><text:span text:style-name="T4">(四) 光碟一式四份，內含資料一至資料三。</text:span></text:p>
      <text:p text:style-name="P5"/>
      <text:p text:style-name="P4"><text:span text:style-name="T3">五、 文件審查</text:span><text:span text:style-name="T4">(初選)</text:span></text:p>
      <text:p text:style-name="P4"><text:span text:style-name="T3">(一) 重點掌握（佔40％）：目標、過程、結論、研究精神等。</text:span></text:p>
      <text:p text:style-name="P4"><text:span text:style-name="T3">(二) 寫作能力（佔30％）：組織結構、文句詞彙、圖表製作等。</text:span></text:p>
      <text:p text:style-name="P4"><text:span text:style-name="T3">(三) 研究績效（佔30％）：學術價值、創意、實踐、推薦表等。</text:span></text:p>
      <text:p text:style-name="P5"/>
      <text:p text:style-name="P4"><text:span text:style-name="T3">六、 評選程序</text:span></text:p>
      <text:p text:style-name="P10"><text:span text:style-name="T3">    由承辦單位工學院院長（或相關學術行政主管）邀請學者專家，組成遴選小組評選之。其程序如下：</text:span></text:p>
      <text:p text:style-name="P4"><text:span text:style-name="T3">(一) 初選：以「精簡報告」書面審查評比佔60％，擇優參與複選；</text:span></text:p>
      <text:p text:style-name="P4"><text:span text:style-name="T3">(二) 複選：以每篇論文簡報18分鐘及評審詢答評比佔40％；</text:span></text:p>
      <text:p text:style-name="P9"><text:span text:style-name="T3">(三) 決選：由遴選小組依初選、複選評定總成績，核定分組得獎名單，特優獎一名（得從缺）、優等獎一名、佳作獎若干名。決選名單，送教育委員會轉呈理事長備查。</text:span></text:p>
      <text:p text:style-name="P5"/>
      <text:p text:style-name="P4"><text:span text:style-name="T3">七、 獎勵方式</text:span></text:p>
      <text:p text:style-name="P8"><text:span text:style-name="T3">    得獎學生及指導人員，分別頒給中英文獎狀，並於「資源分享營會」中公開表揚。得獎論文由教育小組另頒給獎金。</text:span><text:span text:style-name="T5">特優獎新臺幣10,000元、優等獎新臺幣5,000元、佳作新臺幣1,500元。</text:span></text:p>
      <text:p text:style-name="P5"/>
      <text:p text:style-name="P4"><text:span text:style-name="T3">八、 其它規定</text:span></text:p>
      <text:p text:style-name="P14"><text:span text:style-name="T6">、其它規定</text:span></text:p>
      <text:p text:style-name="P15"><text:span text:style-name="T6">1. 截止日期：</text:span><text:span text:style-name="T7">107年4月23日(周一)</text:span><text:span text:style-name="T6"> 前，備妥指導老師推薦表一式四份（格式請參見附件二），連同論文全文一份、四頁精簡報告一式四份（格式請參見附件一）、光碟一式四份，</text:span><text:span text:style-name="T8">以限時掛號寄到「台中市南區興大路</text:span><text:soft-page-break/><text:span text:style-name="T8">145號 國立中興大學 電機工程學系 裴靜偉 教授收」</text:span><text:span text:style-name="T6">，以郵戳為憑，逾時不予受理。初選結果暫定於107年5月中旬公告於中興大學電機系首頁及中工會首頁，另以電子郵件通知入圍複選之作者。</text:span></text:p>
      <text:p text:style-name="P16"><text:span text:style-name="T6">2. 簡報複選日期及地點：</text:span><text:span text:style-name="T7">暫定107年5月26日 (週六) (暫定)</text:span><text:span text:style-name="T6">，於國立中興大學工學院舉行，確實的時間與地點會以e-mail通知入圍者確認。</text:span></text:p>
      <text:p text:style-name="P17"><text:span text:style-name="T6"><text:s text:c="3"/>3. 凡入圍複選簡報之論文主要作者，酌量補助來回車馬費。</text:span></text:p>
      <text:p text:style-name="P6"/>
      <text:p text:style-name="Standard"><text:span text:style-name="T3">九、 本辦法經教育委員會核定後實施，並呈報理事長備查。修改時亦同。</text:span></text:p>
      <text:p text:style-name="P1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全真隸書" svg:font-family="全真隸書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全真隸書1" svg:font-family="全真隸書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center" style:justify-single-word="false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font5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新細明體" fo:font-family="新細明體" style:font-family-generic="roman" style:font-pitch="variable" fo:font-size="9pt" style:letter-kerning="false" style:font-size-asian="9pt" style:font-size-complex="9pt"/>
    </style:style>
    <style:style style:name="xl22" style:family="paragraph" style:parent-style-name="Standard" style:default-outline-level="">
      <loext:graphic-properties draw:fill="solid" draw:fill-color="#969696"/>
      <style:paragraph-properties fo:margin-top="0.494cm" fo:margin-bottom="0.494cm" loext:contextual-spacing="false" fo:orphans="2" fo:widows="2" fo:background-color="#969696" fo:padding="0cm" fo:border="0.51pt solid #00000a"/>
      <style:text-properties style:font-name="新細明體" fo:font-family="新細明體" style:font-family-generic="roman" style:font-pitch="variable" style:letter-kerning="false"/>
    </style:style>
    <style:style style:name="xl23" style:family="paragraph" style:parent-style-name="Standard" style:default-outline-level="">
      <style:paragraph-properties fo:margin-top="0.494cm" fo:margin-bottom="0.494cm" loext:contextual-spacing="false" fo:text-align="center" style:justify-single-word="false" fo:orphans="2" fo:widows="2" fo:padding="0cm" fo:border="0.51pt solid #00000a" style:vertical-align="middle"/>
      <style:text-properties style:font-name="新細明體" fo:font-family="新細明體" style:font-family-generic="roman" style:font-pitch="variable" style:letter-kerning="false"/>
    </style:style>
    <style:style style:name="xl24" style:family="paragraph" style:parent-style-name="Standard" style:default-outline-level="">
      <style:paragraph-properties fo:margin-top="0.494cm" fo:margin-bottom="0.494cm" loext:contextual-spacing="false" fo:orphans="2" fo:widows="2" fo:padding="0cm" fo:border="0.51pt solid #00000a"/>
      <style:text-properties style:font-name="新細明體" fo:font-family="新細明體" style:font-family-generic="roman" style:font-pitch="variable" style:letter-kerning="false"/>
    </style:style>
    <style:style style:name="xl25" style:family="paragraph" style:parent-style-name="Standard" style:default-outline-level="">
      <style:paragraph-properties fo:margin-top="0.494cm" fo:margin-bottom="0.494cm" loext:contextual-spacing="false" fo:text-align="center" style:justify-single-word="false" fo:orphans="2" fo:widows="2" fo:padding="0cm" fo:border="0.51pt solid #00000a" style:vertical-align="middle"/>
      <style:text-properties style:font-name="新細明體" fo:font-family="新細明體" style:font-family-generic="roman" style:font-pitch="variable" style:letter-kerning="false"/>
    </style:style>
    <style:style style:name="xl26" style:family="paragraph" style:parent-style-name="Standard" style:default-outline-level="">
      <style:paragraph-properties fo:margin-top="0.494cm" fo:margin-bottom="0.494cm" loext:contextual-spacing="false" fo:orphans="2" fo:widows="2" fo:padding="0cm" fo:border="0.51pt solid #00000a"/>
      <style:text-properties style:font-name="新細明體" fo:font-family="新細明體" style:font-family-generic="roman" style:font-pitch="variable" style:letter-kerning="false"/>
    </style:style>
    <style:style style:name="xl27" style:family="paragraph" style:parent-style-name="Standard" style:default-outline-level="">
      <style:paragraph-properties fo:margin-top="0.494cm" fo:margin-bottom="0.494cm" loext:contextual-spacing="false" fo:text-align="center" style:justify-single-word="false" fo:orphans="2" fo:widows="2" fo:padding="0cm" fo:border="0.51pt solid #00000a" style:vertical-align="middle"/>
      <style:text-properties style:font-name="新細明體" fo:font-family="新細明體" style:font-family-generic="roman" style:font-pitch="variable" style:letter-kerning="false"/>
    </style:style>
    <style:style style:name="font6" style:family="paragraph" style:parent-style-name="Standard" style:default-outline-level="">
      <style:paragraph-properties fo:margin-top="0.494cm" fo:margin-bottom="0.494cm" loext:contextual-spacing="false" fo:orphans="2" fo:widows="2"/>
      <style:text-properties style:letter-kerning="false"/>
    </style:style>
    <style:style style:name="xl28" style:family="paragraph" style:parent-style-name="Standard" style:default-outline-level="">
      <style:paragraph-properties fo:margin-top="0.494cm" fo:margin-bottom="0.494cm" loext:contextual-spacing="false" fo:orphans="2" fo:widows="2" fo:padding="0cm" fo:border-left="0.51pt solid #00000a" fo:border-right="none" fo:border-top="0.51pt solid #00000a" fo:border-bottom="0.51pt solid #00000a"/>
      <style:text-properties style:font-name="新細明體" fo:font-family="新細明體" style:font-family-generic="roman" style:font-pitch="variable" style:letter-kerning="false"/>
    </style:style>
    <style:style style:name="annotation_20_text" style:display-name="annotation text" style:family="paragraph" style:parent-style-name="Standard" style:default-outline-level="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default-outline-level="" style:class="text">
      <style:paragraph-properties fo:margin-left="0.423cm" fo:margin-right="0cm" fo:text-align="justify" style:justify-single-word="false" fo:text-indent="-0.423cm" style:auto-text-indent="false"/>
      <style:text-properties style:font-name="全真隸書" fo:font-family="全真隸書" style:font-family-generic="roman" style:font-pitch="variable" style:font-name-asian="全真隸書1" style:font-family-asian="全真隸書" style:font-family-generic-asian="system" style:font-pitch-asian="variable"/>
    </style:style>
    <style:style style:name="HTML_20_Preformatted" style:display-name="HTML Preformatted" style:family="paragraph" style:parent-style-name="Standard" style:default-outline-level="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0"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Body_20_Text_20_Indent_20_2" style:display-name="Body Text Indent 2" style:family="paragraph" style:parent-style-name="Standard" style:default-outline-level="">
      <style:paragraph-properties fo:margin-left="3.096cm" fo:margin-right="0cm" fo:text-indent="-3.096cm" style:auto-text-indent="false"/>
      <style:text-properties fo:font-size="13pt" style:font-name-asian="標楷體1" style:font-family-asian="標楷體" style:font-family-generic-asian="system" style:font-pitch-asian="variable" style:font-size-asian="13pt"/>
    </style:style>
    <style:style style:name="Block_20_Text" style:display-name="Block Text" style:family="paragraph" style:parent-style-name="Standard" style:default-outline-level="">
      <style:paragraph-properties fo:margin-left="0.212cm" fo:margin-right="0.212cm" fo:text-align="justify" style:justify-single-word="false" fo:text-indent="0cm" style:auto-text-indent="false"/>
      <style:text-properties style:font-name="全真隸書" fo:font-family="全真隸書" style:font-family-generic="roman" style:font-pitch="variable" fo:font-size="13pt" style:font-name-asian="標楷體1" style:font-family-asian="標楷體" style:font-family-generic-asian="system" style:font-pitch-asian="variable" style:font-size-asian="13pt"/>
    </style:style>
    <style:style style:name="內文_ff11_" style:display-name="內文１" style:family="paragraph" style:parent-style-name="Standard" style:default-outline-level="">
      <style:paragraph-properties fo:margin-left="0cm" fo:margin-right="0cm" fo:line-height="0.706cm" fo:text-align="justify" style:justify-single-word="false" fo:text-indent="0.353cm" style:auto-text-indent="false">
        <style:tab-stops>
          <style:tab-stop style:position="14.503cm" style:leader-style="solid" style:leader-text="-"/>
        </style:tab-stops>
      </style:paragraph-properties>
      <style:text-properties style:font-name="標楷體" fo:font-family="標楷體" style:font-family-generic="roman" style:font-pitch="variable" fo:font-size="13pt" style:font-name-asian="標楷體1" style:font-family-asian="標楷體" style:font-family-generic-asian="system" style:font-pitch-asian="variable" style:font-size-asian="13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rfc-language-tag="x-none" style:font-size-asian="10pt" style:rfc-language-tag-asian="x-none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rfc-language-tag="x-none" style:font-size-asian="9pt" style:rfc-language-tag-asian="x-none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annotation_20_reference" style:display-name="annotation reference" style:family="text">
      <style:text-properties fo:font-size="9pt" style:font-size-asian="9pt" style:font-size-complex="9pt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>
      <style:text-properties fo:font-size="12pt" style:font-size-asian="12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prefix="(" style:num-suffix=")" style:num-format="1">
        <style:list-level-properties text:list-level-position-and-space-mode="label-alignment">
          <style:list-level-label-alignment text:label-followed-by="listtab" text:list-tab-stop-position="1.535cm" fo:text-indent="-0.688cm" fo:margin-left="1.53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529cm" fo:margin-left="0.529cm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space" fo:text-indent="-0.212cm" fo:margin-left="1.05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prefix="(" style:num-suffix=")" style:num-format="1">
        <style:list-level-properties text:list-level-position-and-space-mode="label-alignment">
          <style:list-level-label-alignment text:label-followed-by="space" fo:text-indent="-0.053cm" fo:margin-left="0.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529cm" fo:margin-left="0.52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529cm" fo:margin-left="0.529cm"/>
        </style:list-level-properties>
      </text:list-level-style-number>
      <text:list-level-style-number text:level="2" style:num-prefix="(" style:num-suffix=")" style:num-format="1">
        <style:list-level-properties text:list-level-position-and-space-mode="label-alignment">
          <style:list-level-label-alignment text:label-followed-by="listtab" text:list-tab-stop-position="1.535cm" fo:text-indent="-0.688cm" fo:margin-left="1.53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529cm" fo:margin-left="0.52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529cm" fo:margin-left="0.52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529cm" fo:margin-left="0.52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" style:num-suffix="、" style:num-format="壹, 貳, 參, ...">
        <style:list-level-properties text:list-level-position-and-space-mode="label-alignment">
          <style:list-level-label-alignment text:label-followed-by="listtab" text:list-tab-stop-position="1.058cm" fo:text-indent="-1.058cm" fo:margin-left="1.05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." style:num-format="1">
        <style:list-level-properties text:list-level-position-and-space-mode="label-alignment">
          <style:list-level-label-alignment text:label-followed-by="space" fo:text-indent="-0.318cm" fo:margin-left="0.318cm"/>
        </style:list-level-properties>
      </text:list-level-style-number>
      <text:list-level-style-number text:level="2" style:num-suffix="、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style:num-suffix="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535cm" fo:text-indent="-0.635cm" fo:margin-left="1.535cm"/>
        </style:list-level-properties>
      </text:list-level-style-number>
      <text:list-level-style-number text:level="2" style:num-prefix="(" style:num-suffix=")" style:num-format="1">
        <style:list-level-properties text:list-level-position-and-space-mode="label-alignment">
          <style:list-level-label-alignment text:label-followed-by="listtab" text:list-tab-stop-position="2.461cm" fo:text-indent="-0.714cm" fo:margin-left="2.46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44cm" fo:text-indent="-0.847cm" fo:margin-left="3.4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286cm" fo:text-indent="-0.847cm" fo:margin-left="4.2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5.133cm" fo:text-indent="-0.847cm" fo:margin-left="5.1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98cm" fo:text-indent="-0.847cm" fo:margin-left="5.9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826cm" fo:text-indent="-0.847cm" fo:margin-left="6.8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673cm" fo:text-indent="-0.847cm" fo:margin-left="7.6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52cm" fo:text-indent="-0.847cm" fo:margin-left="8.5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535cm" fo:text-indent="-0.635cm" fo:margin-left="1.5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2.593cm" fo:text-indent="-0.847cm" fo:margin-left="2.5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44cm" fo:text-indent="-0.847cm" fo:margin-left="3.4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286cm" fo:text-indent="-0.847cm" fo:margin-left="4.2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5.133cm" fo:text-indent="-0.847cm" fo:margin-left="5.1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98cm" fo:text-indent="-0.847cm" fo:margin-left="5.9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826cm" fo:text-indent="-0.847cm" fo:margin-left="6.8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673cm" fo:text-indent="-0.847cm" fo:margin-left="7.6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52cm" fo:text-indent="-0.847cm" fo:margin-left="8.5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style:num-suffix="" text:bullet-char="">
        <style:list-level-properties text:list-level-position-and-space-mode="label-alignment">
          <style:list-level-label-alignment text:label-followed-by="listtab" text:list-tab-stop-position="1.058cm" fo:text-indent="-0.847cm" fo:margin-left="1.05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905cm" fo:text-indent="-0.847cm" fo:margin-left="1.90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2.752cm" fo:text-indent="-0.847cm" fo:margin-left="2.75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4.445cm" fo:text-indent="-0.847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5.292cm" fo:text-indent="-0.847cm" fo:margin-left="5.29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6.985cm" fo:text-indent="-0.847cm" fo:margin-left="6.98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7.832cm" fo:text-indent="-0.847cm" fo:margin-left="7.83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434cm" fo:text-indent="-0.635cm" fo:margin-left="2.43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3.493cm" fo:text-indent="-0.847cm" fo:margin-left="3.4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4.339cm" fo:text-indent="-0.847cm" fo:margin-left="4.3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6.033cm" fo:text-indent="-0.847cm" fo:margin-left="6.0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879cm" fo:text-indent="-0.847cm" fo:margin-left="6.87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7.726cm" fo:text-indent="-0.847cm" fo:margin-left="7.7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8.573cm" fo:text-indent="-0.847cm" fo:margin-left="8.5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9.419cm" fo:text-indent="-0.847cm" fo:margin-left="9.4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434cm" fo:text-indent="-0.635cm" fo:margin-left="2.43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3.493cm" fo:text-indent="-0.847cm" fo:margin-left="3.4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4.339cm" fo:text-indent="-0.847cm" fo:margin-left="4.3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6.033cm" fo:text-indent="-0.847cm" fo:margin-left="6.0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879cm" fo:text-indent="-0.847cm" fo:margin-left="6.87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7.726cm" fo:text-indent="-0.847cm" fo:margin-left="7.7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8.573cm" fo:text-indent="-0.847cm" fo:margin-left="8.5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9.419cm" fo:text-indent="-0.847cm" fo:margin-left="9.4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434cm" fo:text-indent="-0.635cm" fo:margin-left="2.43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3.493cm" fo:text-indent="-0.847cm" fo:margin-left="3.4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4.339cm" fo:text-indent="-0.847cm" fo:margin-left="4.3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6.033cm" fo:text-indent="-0.847cm" fo:margin-left="6.0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879cm" fo:text-indent="-0.847cm" fo:margin-left="6.87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7.726cm" fo:text-indent="-0.847cm" fo:margin-left="7.7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8.573cm" fo:text-indent="-0.847cm" fo:margin-left="8.5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9.419cm" fo:text-indent="-0.847cm" fo:margin-left="9.4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434cm" fo:text-indent="-0.635cm" fo:margin-left="2.434cm"/>
        </style:list-level-properties>
      </text:list-level-style-number>
      <text:list-level-style-number text:level="2" style:num-suffix="、" style:num-format="一, 二, 三, ...">
        <style:list-level-properties text:list-level-position-and-space-mode="label-alignment">
          <style:list-level-label-alignment text:label-followed-by="listtab" text:list-tab-stop-position="3.916cm" fo:text-indent="-1.27cm" fo:margin-left="3.91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4.339cm" fo:text-indent="-0.847cm" fo:margin-left="4.3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6.033cm" fo:text-indent="-0.847cm" fo:margin-left="6.0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879cm" fo:text-indent="-0.847cm" fo:margin-left="6.87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7.726cm" fo:text-indent="-0.847cm" fo:margin-left="7.7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8.573cm" fo:text-indent="-0.847cm" fo:margin-left="8.5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9.419cm" fo:text-indent="-0.847cm" fo:margin-left="9.4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434cm" fo:text-indent="-0.635cm" fo:margin-left="2.43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3.493cm" fo:text-indent="-0.847cm" fo:margin-left="3.4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4.339cm" fo:text-indent="-0.847cm" fo:margin-left="4.3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6.033cm" fo:text-indent="-0.847cm" fo:margin-left="6.0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879cm" fo:text-indent="-0.847cm" fo:margin-left="6.87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7.726cm" fo:text-indent="-0.847cm" fo:margin-left="7.7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8.573cm" fo:text-indent="-0.847cm" fo:margin-left="8.5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9.419cm" fo:text-indent="-0.847cm" fo:margin-left="9.4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5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9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5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9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padding="0cm" fo:border="none"/>
    </style:style>
    <style:style style:name="MP2" style:family="paragraph" style:parent-style-name="Footer">
      <style:paragraph-properties>
        <style:tab-stops>
          <style:tab-stop style:position="6.495cm"/>
          <style:tab-stop style:position="7.999cm" style:type="center"/>
        </style:tab-stops>
      </style:paragraph-properties>
    </style:style>
    <style:style style:name="MT1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page-layout style:name="Mpm1" style:page-usage="mirrored">
      <style:page-layout-properties fo:page-width="21.001cm" fo:page-height="29.7cm" style:num-format="1" style:print-orientation="portrait" fo:margin-top="2.501cm" fo:margin-bottom="1.75cm" fo:margin-left="2.501cm" fo:margin-right="2.501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471cm" fo:margin-left="0cm" fo:margin-right="0cm" fo:margin-top="0.37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框架1" text:anchor-type="paragraph" svg:y="0.002cm" draw:z-index="0"><draw:text-box fo:min-height="0cm" fo:min-width="0.041cm"><text:p text:style-name="MP1"><text:span text:style-name="page_20_number"><text:page-number text:select-page="current">2</text:page-number></text:span></text:p></draw:text-box></draw:frame></text:p>
      </style:footer>
    </style:master-page>
    <style:master-page style:name="First_20_Page" style:display-name="First Page" style:page-layout-name="Mpm1" style:next-style-name="Standard">
      <style:footer>
        <text:p text:style-name="MP2"><text:tab/><text:tab/>1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國工程師協會交通大學學生分會活動企劃書</dc:title>
    <meta:initial-creator>User</meta:initial-creator>
    <dc:creator>F402-1B</dc:creator>
    <meta:editing-cycles>2</meta:editing-cycles>
    <meta:print-date>2012-02-19T20:31:00</meta:print-date>
    <meta:creation-date>2018-03-06T02:04:00</meta:creation-date>
    <dc:date>2018-03-06T02:04:00</dc:date>
    <meta:editing-duration>PT1M</meta:editing-duration>
    <meta:generator>NDC_ODF_Application_Tools/1.0.3$Windows_X86_64 LibreOffice_project/8ad3e16aadc5e73175a2d44b1abec8638aa18880</meta:generator>
    <meta:document-statistic meta:table-count="0" meta:image-count="0" meta:object-count="0" meta:page-count="2" meta:paragraph-count="32" meta:word-count="1092" meta:character-count="1190" meta:non-whitespace-character-count="1139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